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pc_taqui26"/><text:bookmark-start text:name="__RefHeading___espectaculo_taquirikita_2026_1"/><text:bookmark-start text:name="espectaculo_taquirikita_2026"/>ESPECTÁCULO TAQUIRIKITA 2026<text:bookmark-end text:name="__RefHeading___espectaculo_taquirikita_2026_1"/><text:bookmark-end text:name="espectaculo_taquirikita_2026"/></text:h>
      <text:h text:style-name="Heading_20_2" text:outline-level="2"><text:bookmark-start text:name="__RefHeading___suite_portena_2"/><text:bookmark-start text:name="suite_portena"/>SUITE PORTEÑA<text:bookmark-end text:name="__RefHeading___suite_portena_2"/><text:bookmark-end text:name="suite_portena"/></text:h>
      <text:h text:style-name="Heading_20_3" text:outline-level="3"><text:bookmark-start text:name="__RefHeading___candombe_porteno_3"/><text:bookmark-start text:name="candombe_porteno"/>Candombé Porteño<text:bookmark-end text:name="__RefHeading___candombe_porteno_3"/><text:bookmark-end text:name="candombe_porteno"/></text:h>
      <text:h text:style-name="Heading_20_3" text:outline-level="3"><text:bookmark-start text:name="__RefHeading___semba_4"/><text:bookmark-start text:name="semba"/>Semba<text:bookmark-end text:name="__RefHeading___semba_4"/><text:bookmark-end text:name="semba"/></text:h>
      <text:h text:style-name="Heading_20_3" text:outline-level="3"><text:bookmark-start text:name="__RefHeading___maracatu_especial_5"/><text:bookmark-start text:name="maracatu_especial"/>Maracatú especial<text:bookmark-end text:name="__RefHeading___maracatu_especial_5"/><text:bookmark-end text:name="maracatu_especial"/></text:h>
      <text:h text:style-name="Heading_20_2" text:outline-level="2"><text:bookmark-start text:name="__RefHeading___tumaraca_agua_fria_darrum_6"/><text:bookmark-start text:name="tumaraca_agua_fria_darrum"/>TUMARACA + AGUA FRIA + DARRUM<text:bookmark-end text:name="__RefHeading___tumaraca_agua_fria_darrum_6"/><text:bookmark-end text:name="tumaraca_agua_fria_darrum"/></text:h>
      <text:h text:style-name="Heading_20_2" text:outline-level="2"><text:bookmark-start text:name="__RefHeading___cocos_7"/><text:bookmark-start text:name="cocos"/>COCOS<text:bookmark-end text:name="__RefHeading___cocos_7"/><text:bookmark-end text:name="cocos"/></text:h>
      <text:h text:style-name="Heading_20_2" text:outline-level="2"><text:bookmark-start text:name="__RefHeading___boa_noite_8"/><text:bookmark-start text:name="boa_noite"/>BOA NOITE<text:bookmark-end text:name="__RefHeading___boa_noite_8"/><text:bookmark-end text:name="boa_noite"/></text:h>
      <text:h text:style-name="Heading_20_2" text:outline-level="2"><text:bookmark-start text:name="__RefHeading___se_nao_existisse_9"/><text:bookmark-start text:name="se_nao_existisse"/>SE NÃO EXISTISSE<text:bookmark-end text:name="__RefHeading___se_nao_existisse_9"/><text:bookmark-end text:name="se_nao_existisse"/></text:h>
      <text:h text:style-name="Heading_20_2" text:outline-level="2"><text:bookmark-start text:name="__RefHeading___jongo_aluja_muneira_10"/><text:bookmark-start text:name="jongo_aluja_muneira"/>JONGO + ALUJÁ + MUÑEIRA<text:bookmark-end text:name="__RefHeading___jongo_aluja_muneira_10"/><text:bookmark-end text:name="jongo_aluja_muneira"/></text:h>
      <text:h text:style-name="Heading_20_2" text:outline-level="2"><text:bookmark-start text:name="__RefHeading___ciranda_11"/><text:bookmark-start text:name="ciranda"/>CIRANDA<text:bookmark-end text:name="__RefHeading___ciranda_11"/><text:bookmark-end text:name="ciranda"/></text:h>
      <text:h text:style-name="Heading_20_2" text:outline-level="2"><text:bookmark-start text:name="__RefHeading___noite_de_dende_12"/><text:bookmark-start text:name="noite_de_dende"/>NOITE DE DENDÉ<text:bookmark-end text:name="__RefHeading___noite_de_dende_12"/><text:bookmark-end text:name="noite_de_den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8T10::22:46</meta:creation-date>
    <dc:creator>Generated</dc:creator>
    <dc:date>2026-08-28T10::22:46</dc:date>
    <dc:language>en-US</dc:language>
    <meta:editing-cycles>1</meta:editing-cycles>
    <meta:editing-duration>PT0S</meta:editing-duration>
    <dc:title>espc_taqui26</dc:title>
  </office:meta>
</office:document-meta>
</file>