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bad62ceb2e94ba53506311f3db05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pata:start"/><text:bookmark-start text:name="__RefHeading___cataleg_de_vestuari_1"/><text:bookmark-start text:name="cataleg_de_vestuari"/>Catàleg de vestuari<text:bookmark-end text:name="__RefHeading___cataleg_de_vestuari_1"/><text:bookmark-end text:name="cataleg_de_vestuari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CAP  </text:p>
          </table:table-cell>
          <table:covered-table-cell/>
        </table:table-row>
        <table:table-row>
          <table:table-cell office:value-type="string" table:style-name="tablecell">
            <text:p text:style-name="tablealignleft"> Diademes Flor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cadors Flor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rrets de palla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  PART DE DALT  </text:p>
          </table:table-cell>
          <table:covered-table-cell/>
        </table:table-row>
        <table:table-row>
          <table:table-cell office:value-type="string" table:style-name="tablecell">
            <text:p text:style-name="tablealignleft"> Corbat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n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eco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urat conx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je xaque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ior daurat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5.2916666666667cm" style:rel-width="100%" svg:height="9.4119855394883cm" style:rel-height="scale"><draw:image xlink:href="Pictures/72bad62ceb2e94ba53506311f3db0522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Dessuadores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  PART DE BAIX  </text:p>
          </table:table-cell>
          <table:covered-table-cell/>
        </table:table-row>
        <table:table-row>
          <table:table-cell office:value-type="string" table:style-name="tablecell">
            <text:p text:style-name="tablealignleft"> Pantalons daurats conx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lda brilli brill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n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urpurina/lli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ldes flor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lles daurad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lles b/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ntalo traje xaque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ldes terciopelo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  SENCER  </text:p>
          </table:table-cell>
          <table:covered-table-cell/>
        </table:table-row>
        <table:table-row>
          <table:table-cell office:value-type="string" table:style-name="tablecell">
            <text:p text:style-name="tablealignleft"> Prid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09::11:05</meta:creation-date>
    <dc:creator>Generated</dc:creator>
    <dc:date>2026-08-28T09::11:05</dc:date>
    <dc:language>en-US</dc:language>
    <meta:editing-cycles>1</meta:editing-cycles>
    <meta:editing-duration>PT0S</meta:editing-duration>
    <dc:title>ropata:start</dc:title>
  </office:meta>
</office:document-meta>
</file>